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Heading_20_1">
      <style:paragraph-properties fo:margin-top="0cm" fo:margin-bottom="0.247cm" style:contextual-spacing="false" fo:line-height="115%" fo:text-align="center" style:justify-single-word="false"/>
      <style:text-properties officeooo:rsid="000df988" officeooo:paragraph-rsid="000df988"/>
    </style:style>
    <style:style style:name="P2" style:family="paragraph" style:parent-style-name="Text_20_body">
      <style:paragraph-properties fo:text-align="center" style:justify-single-word="false"/>
      <style:text-properties officeooo:paragraph-rsid="00165097"/>
    </style:style>
    <style:style style:name="P3" style:family="paragraph" style:parent-style-name="Text_20_body">
      <style:paragraph-properties fo:text-align="center" style:justify-single-word="false"/>
      <style:text-properties officeooo:paragraph-rsid="0011fe81"/>
    </style:style>
    <style:style style:name="P4" style:family="paragraph" style:parent-style-name="Text_20_body">
      <style:paragraph-properties fo:text-align="center" style:justify-single-word="false"/>
      <style:text-properties fo:font-size="11pt" officeooo:rsid="00114e5f" officeooo:paragraph-rsid="00165097" style:font-size-asian="11pt" style:font-size-complex="11pt"/>
    </style:style>
    <style:style style:name="P5" style:family="paragraph" style:parent-style-name="Text_20_body">
      <style:paragraph-properties fo:text-align="center" style:justify-single-word="false"/>
      <style:text-properties fo:font-size="11pt" officeooo:rsid="00114e5f" style:font-size-asian="11pt" style:font-size-complex="11pt"/>
    </style:style>
    <style:style style:name="P6" style:family="paragraph" style:parent-style-name="Text_20_body">
      <style:paragraph-properties fo:text-align="center" style:justify-single-word="false"/>
      <style:text-properties fo:font-size="11pt" fo:font-weight="bold" officeooo:rsid="00165097" officeooo:paragraph-rsid="00165097" style:font-size-asian="11pt" style:font-weight-asian="bold" style:font-size-complex="11pt" style:font-weight-complex="bold"/>
    </style:style>
    <style:style style:name="P7" style:family="paragraph" style:parent-style-name="Text_20_body">
      <style:paragraph-properties fo:text-align="center" style:justify-single-word="false"/>
      <style:text-properties fo:font-size="11pt" fo:font-weight="bold" officeooo:rsid="00114e5f" style:font-size-asian="11pt" style:font-weight-asian="bold" style:font-size-complex="11pt" style:font-weight-complex="bold"/>
    </style:style>
    <style:style style:name="T1" style:family="text">
      <style:text-properties fo:font-size="10pt" fo:font-style="italic" style:font-size-asian="10pt" style:font-style-asian="italic" style:font-size-complex="10pt" style:font-style-complex="italic"/>
    </style:style>
    <style:style style:name="T2" style:family="text">
      <style:text-properties fo:font-size="10pt" fo:font-style="italic" officeooo:rsid="00165097" style:font-size-asian="10pt" style:font-style-asian="italic" style:font-size-complex="10pt" style:font-style-complex="italic"/>
    </style:style>
    <style:style style:name="T3" style:family="text">
      <style:text-properties fo:font-size="10pt" fo:font-style="italic" officeooo:rsid="000df988" style:font-size-asian="10pt" style:font-style-asian="italic" style:font-size-complex="10pt" style:font-style-complex="italic"/>
    </style:style>
    <style:style style:name="T4" style:family="text">
      <style:text-properties fo:font-size="11pt" fo:font-weight="normal" officeooo:rsid="00114e5f" style:font-size-asian="11pt" style:font-weight-asian="normal" style:font-size-complex="11pt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size="12pt" officeooo:rsid="00114e5f" style:font-size-asian="12pt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Rue des Lilas</text:h>
      <text:p text:style-name="P2"><text:span text:style-name="Strong_20_Emphasis"><text:span text:style-name="T1">Paroles </text:span></text:span><text:span text:style-name="Strong_20_Emphasis"><text:span text:style-name="T2">et musique </text:span></text:span><text:span text:style-name="Strong_20_Emphasis"><text:span text:style-name="T1">: </text:span></text:span><text:span text:style-name="Strong_20_Emphasis"><text:span text:style-name="T3">Sylvain GirO </text:span></text:span><text:span text:style-name="Strong_20_Emphasis"><text:span text:style-name="T2">et Katé-Mé (2015)</text:span></text:span><text:span text:style-name="Strong_20_Emphasis"><text:span text:style-name="T1"> </text:span></text:span></text:p>
      <text:p text:style-name="P3"><text:span text:style-name="Strong_20_Emphasis"><text:span text:style-name="T4">Ce soir je meurs à la guerre<text:line-break/>Aujourd’hui pour moi sonne le glas<text:line-break/>Mon visage est blanc et mon sang coule à flot<text:line-break/>Sur le trottoir de la rue des Lilas</text:span></text:span></text:p>
      <text:p text:style-name="P4">Ce soir je meurs sous vos bombes<text:line-break/>Pourtant je n’ai rien fait pour ça<text:line-break/>Je ne suis qu’un simple flâneur dans la ville<text:line-break/>Sur le trottoir de la rue des Lilas<text:line-break/><text:line-break/><text:span text:style-name="T5">Je vous le dis, je vous le dis, je vous le dis<text:line-break/>Que maudite soit la guerre<text:line-break/>Maudits les chars, les fusils, les combats<text:line-break/>Je m’éteins dans la rue des Lilas</text:span></text:p>
      <text:p text:style-name="P5">Plus jamais revoir la dune<text:line-break/>Au matin quand s’effacent mes pas<text:line-break/>Jamais plus les cimes et la neige éternelle<text:line-break/>Et l’oiseau bleu brillant de mille éclats</text:p>
      <text:p text:style-name="P5">Plus jamais revoir la lune<text:line-break/>Dans la nuit qui éclaire mes pas<text:line-break/>Jamais plus la mer, les étoiles, les forêts<text:line-break/>Et ce lac bleu perdu au fond des bois</text:p>
      <text:p text:style-name="P6">Refrain</text:p>
      <text:p text:style-name="P5">J’aim’rais tant revoir mes frères<text:line-break/>Mes enfants, mes parents, mes amis<text:line-break/>Danser le dabkeh pour repousser la mort<text:line-break/>Trinquer l’arak jusqu’au bout de la vie</text:p>
      <text:p text:style-name="P5">Je voudrais une dernière<text:line-break/>Chanson pour apaiser la nuit<text:line-break/>Pour bercer mon départ jusqu’à l’autre bord<text:line-break/>Dire aux faiseurs de mort que l’on survit</text:p>
      <text:p text:style-name="P7">Refrain</text:p>
      <text:p text:style-name="P5">(Couplet à répéter 2 fois, en canon)<text:line-break/>Car la guerre c’est un massacre<text:line-break/>De gens qui ne se connaissent pas<text:line-break/>Au profit de gens qui toujours se connaissent<text:line-break/>Mais qui ne se massacrent pas (2x)</text:p>
      <text:p text:style-name="P7">Refrain</text:p>
      <text:p text:style-name="P5">+ « Je m’éteins dans la rue des Lilas… »</text:p>
      <text:p text:style-name="P3"><text:span text:style-name="Strong_20_Emphasis"><text:span text:style-name="T6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ing_20_5" style:display-name="Heading 5" style:family="paragraph" style:parent-style-name="Heading" style:next-style-name="Text_20_body" style:default-outline-level="5" style:list-style-name="" style:class="chapter">
      <style:paragraph-properties fo:margin-top="0.212cm" fo:margin-bottom="0.106cm" style:contextual-spacing="false"/>
      <style:text-properties style:font-name="Liberation Serif" fo:font-family="'Liberation Serif'" style:font-family-generic="roman" style:font-pitch="variable" fo:font-size="10pt" fo:font-weight="bold" style:font-name-asian="NSimSun" style:font-family-asian="NSimSun" style:font-family-generic-asian="system" style:font-pitch-asian="variable" style:font-size-asian="10pt" style:font-weight-asian="bold" style:font-name-complex="Mangal1" style:font-family-complex="Mangal" style:font-family-generic-complex="system" style:font-pitch-complex="variable" style:font-size-complex="10pt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Mangal1" style:font-family-complex="Mangal" style:font-family-generic-complex="system" style:font-pitch-complex="variable" style:font-size-complex="24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1-23T19:40:02.676598200</meta:creation-date>
    <dc:date>2026-06-27T17:33:35.773633700</dc:date>
    <meta:editing-duration>PT44M7S</meta:editing-duration>
    <meta:editing-cycles>8</meta:editing-cycles>
    <meta:generator>LibreOffice/25.2.7.2$Windows_X86_64 LibreOffice_project/5cbfd1ab6520636bb5f7b99185aa69bd7456825d</meta:generator>
    <meta:document-statistic meta:table-count="0" meta:image-count="0" meta:object-count="0" meta:page-count="1" meta:paragraph-count="13" meta:word-count="257" meta:character-count="1329" meta:non-whitespace-character-count="1083"/>
  </office:meta>
</office:document-meta>
</file>